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Hej voksenhold</text:p>
      <text:p text:style-name="Standard"/>
      <text:p text:style-name="Standard">Det kan med stor glæde meddeles, at der er blevet arrangeret en julefrokost for voksenholdet <text:span text:style-name="T1">den 14 December</text:span>. Vi starter med nogle aktiviteter kl. <text:span text:style-name="T1">15.00 </text:span><text:span text:style-name="T2">ude foran hallen</text:span>, husk varmt tøj,gerne noget tøj du kan bevæge dig i! Når vi er er færdige med aktiviteterne, er der aftensmad kl. <text:span text:style-name="T1">19.00</text:span> hos Lene på <text:span text:style-name="T1">Grønnegade 5</text:span>. Prisen for dette arrangement er <text:span text:style-name="T1">120 kr. pr. person</text:span> + to gaver til en pris af <text:span text:style-name="T1">20-30 kr. stk</text:span>. Prisen inkludere mad og aktiviteter.</text:p>
      <text:p text:style-name="Standard">Vi håber på stor deltagelse fra jer.</text:p>
      <text:p text:style-name="Standard"/>
      <text:p text:style-name="Standard">Venlig Hilsen </text:p>
      <text:p text:style-name="Standard">Rasmus og Rune</text:p>
      <text:p text:style-name="Standard"/>
      <text:p text:style-name="Standard">Hej voksenhold</text:p>
      <text:p text:style-name="Standard"/>
      <text:p text:style-name="Standard">Det kan med stor glæde meddeles, at der er blevet arrangeret en julefrokost for voksenholdet <text:span text:style-name="T1">den 14 December</text:span>. Vi starter med nogle aktiviteter kl. <text:span text:style-name="T1">15.00 </text:span><text:span text:style-name="T2">ude foran hallen</text:span>, husk varmt tøj,gerne noget tøj du kan bevæge dig i! Når vi er er færdige med aktiviteterne, er der aftensmad kl. <text:span text:style-name="T1">19.00</text:span> hos Lene på <text:span text:style-name="T1">Grønnegade 5</text:span>. Prisen for dette arrangement er <text:span text:style-name="T1">120 kr. pr. person</text:span> + to gaver til en pris af <text:span text:style-name="T1">20-30 kr. stk</text:span>. Prisen inkludere mad og aktiviteter.</text:p>
      <text:p text:style-name="Standard">Vi håber på stor deltagelse fra jer.</text:p>
      <text:p text:style-name="Standard"/>
      <text:p text:style-name="Standard">Venlig Hilsen </text:p>
      <text:p text:style-name="Standard">Rasmus og Rune</text:p>
      <text:p text:style-name="Standard"/>
      <text:p text:style-name="Standard">Hej voksenhold</text:p>
      <text:p text:style-name="Standard"/>
      <text:p text:style-name="Standard">Det kan med stor glæde meddeles, at der er blevet arrangeret en julefrokost for voksenholdet <text:span text:style-name="T1">den 14 December</text:span>. Vi starter med nogle aktiviteter kl. <text:span text:style-name="T1">15.00 </text:span><text:span text:style-name="T2">ude foran hallen</text:span>, husk varmt tøj,gerne noget tøj du kan bevæge dig i! Når vi er er færdige med aktiviteterne, er der aftensmad kl. <text:span text:style-name="T1">19.00</text:span> hos Lene på <text:span text:style-name="T1">Grønnegade 5</text:span>. Prisen for dette arrangement er <text:span text:style-name="T1">120 kr. pr. person</text:span> + to gaver til en pris af <text:span text:style-name="T1">20-30 kr. stk</text:span>. Prisen inkludere mad og aktiviteter.</text:p>
      <text:p text:style-name="Standard">Vi håber på stor deltagelse fra jer.</text:p>
      <text:p text:style-name="Standard"/>
      <text:p text:style-name="Standard">Venlig Hilsen </text:p>
      <text:p text:style-name="Standard">Rasmus og Rune</text:p>
      <text:p text:style-name="Standard"/>
      <text:p text:style-name="Standard">Hej voksenhold</text:p>
      <text:p text:style-name="Standard"/>
      <text:p text:style-name="Standard">Det kan med stor glæde meddeles, at der er blevet arrangeret en julefrokost for voksenholdet <text:span text:style-name="T1">den 14 December</text:span>. Vi starter med nogle aktiviteter kl. <text:span text:style-name="T1">15.00 </text:span><text:span text:style-name="T2">ude foran hallen</text:span>, husk varmt tøj,gerne noget tøj du kan bevæge dig i! Når vi er er færdige med aktiviteterne, er der aftensmad kl. <text:span text:style-name="T1">19.00</text:span> hos Lene på <text:span text:style-name="T1">Grønnegade 5</text:span>. Prisen for dette arrangement er <text:span text:style-name="T1">120 kr. pr. person</text:span> + to gaver til en pris af <text:span text:style-name="T1">20-30 kr. stk</text:span>. Prisen inkludere mad og aktiviteter.</text:p>
      <text:p text:style-name="Standard">Vi håber på stor deltagelse fra jer.</text:p>
      <text:p text:style-name="Standard"/>
      <text:p text:style-name="Standard">Venlig Hilsen </text:p>
      <text:p text:style-name="Standard">Rasmus og Run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a" fo:country="DK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a" fo:country="DK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Rasmus Jørn Rasmussen</meta:initial-creator>
    <meta:creation-date>2013-11-25T10:21:36.74</meta:creation-date>
    <dc:date>2013-11-28T16:24:42.73</dc:date>
    <dc:creator>Rasmus Jørn Rasmussen</dc:creator>
    <meta:editing-duration>PT19M55S</meta:editing-duration>
    <meta:editing-cycles>3</meta:editing-cycles>
    <meta:generator>OpenOffice.org/3.3$Win32 OpenOffice.org_project/330m20$Build-9567</meta:generator>
    <meta:printed-by>Rasmus Jørn Rasmussen</meta:printed-by>
    <meta:print-date>2013-11-28T16:17:01.90</meta:print-date>
    <meta:document-statistic meta:table-count="0" meta:image-count="0" meta:object-count="0" meta:page-count="1" meta:paragraph-count="20" meta:word-count="372" meta:character-count="2088"/>
  </office:meta>
</office:document-meta>
</file>